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art"/><text:bookmark-start text:name="__RefHeading___welcome_1"/><text:bookmark-start text:name="welcome"/>Welcome<text:bookmark-end text:name="__RefHeading___welcome_1"/><text:bookmark-end text:name="welcome"/></text:h>
      <text:p text:style-name="Text_20_body">This Wiki serves as an on-line, collaborative Lab Notebook for George Apostolopoulos and collaborators.</text:p>
      <text:p text:style-name="Text_20_body">Here you can find notes on projects, equipment, experiments, procedures et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8-28T00::27:49</meta:creation-date>
    <dc:creator>Generated</dc:creator>
    <dc:date>2026-08-28T00::27:49</dc:date>
    <dc:language>en-US</dc:language>
    <meta:editing-cycles>1</meta:editing-cycles>
    <meta:editing-duration>PT0S</meta:editing-duration>
    <dc:title>start</dc:title>
  </office:meta>
</office:document-meta>
</file>